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walesnorthgroup"/>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wales_north_area_group_1"/><text:bookmark-start text:name="merg_wales_north_area_group"/>MERG Wales North Area Group<text:bookmark-end text:name="__RefHeading___merg_wales_north_area_group_1"/><text:bookmark-end text:name="merg_wales_north_area_group"/></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wnag:start"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line-break/>
Please indicate Wales North Area Group in your message <text:span text:style-name="Strong_20_Emphasis"><text:a xlink:type="simple" xlink:href="https://www.merg.org.uk/contactus.php?t=1&amp;n=35" text:style-name="Internet_20_link" text:visited-style-name="Visited_20_Internet_20_Link">Contact MERG</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Wales North Area Group</text:a></text:p><text:p text:style-name="Text_20_body">Select <text:span text:style-name="Strong_20_Emphasis">Wales North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he new group covers a large geographic area and to begin with we will use Zoom video calls. Once we have the group up and running and once we can safely meet again, we will organise some physical meetings.</text:p><text:p text:style-name="Text_20_body">We will start by agreeing among ourselves, what we want to achieve . I am especially keen on finding ways to help members get the most out of their MERG membership and especially helping newcomers to electronics to get started by building some simple MERG kits. “</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able:table table:style-name="Table"><table:table-column table:style-name="odt_auto_style_table_column_16_1"/><table:table-column table:style-name="odt_auto_style_table_column_16_2"/><table:table-column table:style-name="odt_auto_style_table_column_16_3"/><table:table-column table:style-name="odt_auto_style_table_column_16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wnag:start"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10::33:01</meta:creation-date>
    <dc:creator>Generated</dc:creator>
    <dc:date>2026-08-28T10::33:01</dc:date>
    <dc:language>en-US</dc:language>
    <meta:editing-cycles>1</meta:editing-cycles>
    <meta:editing-duration>PT0S</meta:editing-duration>
    <dc:title>public:walesnorthgroup</dc:title>
  </office:meta>
</office:document-meta>
</file>