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e44f30cf8fb3dd199bba9a6a14ade91.jpg"/>
  <manifest:file-entry manifest:media-type="image/jpeg" manifest:full-path="Pictures/a21e9cf9ebd220fa4f4ad94aefe63cb0.jpg"/>
  <manifest:file-entry manifest:media-type="image/jpeg" manifest:full-path="Pictures/24b9454e385c14700b9eba21c5bef2f7.jpg"/>
  <manifest:file-entry manifest:media-type="image/jpeg" manifest:full-path="Pictures/c84c1767c39db7f51f0d7130086047ca.jpg"/>
  <manifest:file-entry manifest:media-type="image/jpeg" manifest:full-path="Pictures/322b4818fda5adf84477fd0031b12a09.jpg"/>
  <manifest:file-entry manifest:media-type="image/jpeg" manifest:full-path="Pictures/38b2feb4125fe37dbed9474842c5a4b6.jpg"/>
  <manifest:file-entry manifest:media-type="image/jpeg" manifest:full-path="Pictures/b95e61e74a3e3425842501847c5c86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0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8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2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0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4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8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2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0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4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bookmark text:name="public:tayside"/>****************************************************
Replace Somewhere with the name of your area group.
****************************************************</text:p><text:h text:style-name="Heading_20_2" text:outline-level="2"><text:bookmark-start text:name="__RefHeading___merg_tayside_area_group_1"/><text:bookmark-start text:name="merg_tayside_area_group"/>MERG Tayside Area Group<text:bookmark-end text:name="__RefHeading___merg_tayside_area_group_1"/><text:bookmark-end text:name="merg_tayside_area_group"/></text:h></table:table-cell></table:table-row></table:table></draw:text-box></draw:frame></text:p>
      <text:p text:style-name="Text_20_body"><text:span text:style-name="">===== MERG Tayside Area Group =====</text:span>
<draw:frame draw:style-name="media" draw:name="0" text:anchor-type="as-char" draw:z-index="0" svg:width="24.050625cm" style:rel-width="100%" svg:height="3.1485416666667cm" style:rel-height="scale"><draw:image xlink:href="Pictures/5e44f30cf8fb3dd199bba9a6a14ade91.jpg" xlink:type="simple" xlink:show="embed" xlink:actuate="onLoad"/></draw:frame></text:p>
      <text:p text:style-name="Text_20_body"><draw:frame draw:style-name="PluginODTAutoStyle_Frame_6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column table:style-name="odt_auto_style_table_column_3_3"/><table:table-column table:style-name="odt_auto_style_table_column_3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tag:tag_home" text:style-name="Internet_20_link" text:visited-style-name="Visited_20_Internet_20_Link">TAG Members Page</text:a></text:p></table:table-cell></table:table-row></table:table></table:table-cell></table:table-row></table:table></draw:text-box></draw:frame></text:p>
      <text:p text:style-name="Text_20_body"><draw:frame draw:style-name="PluginODTAutoStyle_Frame_20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
Replace photo with a area group meeting photo
****************************************************</text:p></table:table-cell></table:table-row></table:table></draw:text-box></draw:frame></text:p>
      <text:p text:style-name="Text_20_body"><draw:frame draw:style-name="PluginODTAutoStyle_Frame_24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 draw:name="1" text:anchor-type="as-char" draw:z-index="1" svg:width="8.9958333333333cm" style:rel-width="100%" svg:height="4.7378666893193cm" style:rel-height="scale"><draw:image xlink:href="Pictures/a21e9cf9ebd220fa4f4ad94aefe63cb0.jpg" xlink:type="simple" xlink:show="embed" xlink:actuate="onLoad"/></draw:frame> <draw:frame draw:style-name="media" draw:name="2" text:anchor-type="as-char" draw:z-index="2" svg:width="10.583333333333cm" svg:height="4.7321953010279cm"><draw:image xlink:href="Pictures/24b9454e385c14700b9eba21c5bef2f7.jpg" xlink:type="simple" xlink:show="embed" xlink:actuate="onLoad"/></draw:frame></text:p><text:p text:style-name="Text_20_body"><draw:frame draw:style-name="mediacenter" draw:name="3" text:anchor-type="paragraph" draw:z-index="3" svg:width="15.875cm" svg:height="8.9490697674419cm"><draw:image xlink:href="Pictures/c84c1767c39db7f51f0d7130086047ca.jpg" xlink:type="simple" xlink:show="embed" xlink:actuate="onLoad"/></draw:frame></text:p></table:table-cell></table:table-row></table:table></draw:text-box></draw:frame></text:p>
      <text:h text:style-name="Heading_20_3" text:outline-level="3"><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28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line-break/>
Please indicate Tayside Area Group in your message <text:span text:style-name="Strong_20_Emphasis"><text:a xlink:type="simple" xlink:href="https://www.merg.org.uk/contactus.php?t=1&amp;n=31" text:style-name="Internet_20_link" text:visited-style-name="Visited_20_Internet_20_Link">Contact MERG</text:a></text:span></text:p></table:table-cell></table:table-row></table:table></draw:text-box></draw:frame></text:p>
      <text:h text:style-name="Heading_20_3" text:outline-level="3"><text:bookmark-start text:name="__RefHeading___would_you_like_to_join_today_3"/><text:bookmark-start text:name="would_you_like_to_join_today"/>Would you like to join today?<text:bookmark-end text:name="__RefHeading___would_you_like_to_join_today_3"/><text:bookmark-end text:name="would_you_like_to_join_today"/></text:h>
      <text:p text:style-name="Text_20_body"><draw:frame draw:style-name="PluginODTAutoStyle_Frame_32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a xlink:type="simple" xlink:href="https://www.merg.org.uk/membership.php" text:style-name="Internet_20_link" text:visited-style-name="Visited_20_Internet_20_Link">Join MERG Here</text:a></text:p><text:p text:style-name="Text_20_body">then sign up to Tayside Area Group.  </text:p><text:p text:style-name="Text_20_body"><text:a xlink:type="simple" xlink:href="https://merg.org.uk/membership/areagroups.php" text:style-name="Internet_20_link" text:visited-style-name="Visited_20_Internet_20_Link">Join the Tayside Area Group</text:a></text:p><text:p text:style-name="Text_20_body">Already a member? Then Select <text:span text:style-name="Strong_20_Emphasis">Tayside Area Group</text:span> from the drop down list in <text:span text:style-name="Strong_20_Emphasis">Other Area Groups</text:span> and press the <text:span text:style-name="Strong_20_Emphasis">Subscribe to Area Group</text:span> button.</text:p><text:p text:style-name="Text_20_body">We currently have over 70 members in the Group, with around 16 - 20 participating in our meetings.</text:p></table:table-cell></table:table-row></table:table></draw:text-box></draw:frame></text:p>
      <text:h text:style-name="Heading_20_3" text:outline-level="3"><text:bookmark-start text:name="__RefHeading___how_do_you_meet_4"/><text:bookmark-start text:name="how_do_you_meet"/>How do you meet?<text:bookmark-end text:name="__RefHeading___how_do_you_meet_4"/><text:bookmark-end text:name="how_do_you_meet"/></text:h>
      <text:p text:style-name="Text_20_body"><draw:frame draw:style-name="PluginODTAutoStyle_Frame_36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
The group normally meets every 1st Wednesday of each month (currently between 7:30pm and 9:30pm using Zoom) and also the 3rd Saturday of the month at the Friary, Tullideph Road, Dundee (what3words <text:a xlink:type="simple" xlink:href="https://w3w.co/range.shirts.shrimp" text:style-name="Internet_20_link" text:visited-style-name="Visited_20_Internet_20_Link">range.shirts.shrimp</text:a>) from 10am to 3 pm. If you are interested in joining MERG then feel free to come along to one of the Friary meetings and see what it's all about.</text:p><text:p text:style-name="Text_20_body">Dates for meetings are held in the <text:a xlink:type="simple" xlink:href="https://www.merg.org.uk/meetings.php#" text:style-name="Internet_20_link" text:visited-style-name="Visited_20_Internet_20_Link">MERG meetings diary</text:a> unless otherwise stated or see <text:span text:style-name="Strong_20_Emphasis">When are the next Meetings?</text:span> below.<text:line-break/><text:line-break/>Members wishing to attend a meeting can get directions from the group via the contact form or subscribe to the area group.</text:p></table:table-cell></table:table-row></table:table></draw:text-box></draw:frame></text:p>
      <text:h text:style-name="Heading_20_3" text:outline-level="3"><text:bookmark-start text:name="__RefHeading___when_are_the_next_meetings_5"/><text:bookmark-start text:name="when_are_the_next_meetings"/>When are the Next Meetings?<text:bookmark-end text:name="__RefHeading___when_are_the_next_meetings_5"/><text:bookmark-end text:name="when_are_the_next_meetings"/></text:h>
      <text:p text:style-name="Text_20_body"><draw:frame draw:style-name="PluginODTAutoStyle_Frame_40_text_frame" draw:name="Frame8" text:anchor-type="paragraph" svg:width="481.89pt" draw:z-index="0" svg:min-height="1cm"><draw:text-box><table:table table:style-name="Table"><table:table-column table:style-name="odt_auto_style_table_column_9_1"/><table:table-row><table:table-cell office:value-type="string" table:style-name="tablecell"/></table:table-row></table:table></draw:text-box></draw:frame></text:p>
      <text:p text:style-name="Text_20_body"><draw:frame draw:style-name="PluginODTAutoStyle_Frame_44_text_frame" draw:name="Frame9" text:anchor-type="paragraph" svg:width="481.89pt" draw:z-index="0" svg:min-height="1cm"><draw:text-box><table:table table:style-name="Table"><table:table-column table:style-name="odt_auto_style_table_column_10_1"/><table:table-row><table:table-cell office:value-type="string" table:style-name="tablecell"><text:h text:style-name="Heading_20_3" text:outline-level="3"><text:bookmark-start text:name="__RefHeading___do_you_hold_workshops_6"/><text:bookmark-start text:name="do_you_hold_workshops"/>Do you hold workshops?<text:bookmark-end text:name="__RefHeading___do_you_hold_workshops_6"/><text:bookmark-end text:name="do_you_hold_workshops"/></text:h><text:p text:style-name="Text_20_body"><text:span text:style-name="Emphasis">“Yes we do, usually together with a meeting.”</text:span></text:p><text:list text:style-name="List_20_1" text:continue-numbering="false"><text:list-item><text:p text:style-name="List_20_1_Content_First"> Members bring their own kits to assemble with help from others in the group where required</text:p></text:list-item><text:list-item><text:p text:style-name="List_20_1_Content"> Members bring their own built kit for where they have failed to get it working or need to share test equipment</text:p></text:list-item><text:list-item><text:p text:style-name="List_20_1_Content"> Any electronic circuit is welcome not just MERG kits</text:p></text:list-item><text:list-item><text:p text:style-name="List_20_1_Content_Last"> Members work on the current group projects together</text:p></text:list-item></text:list></table:table-cell></table:table-row></table:table></draw:text-box></draw:frame></text:p>
      <text:p text:style-name="Text_20_body"><draw:frame draw:style-name="PluginODTAutoStyle_Frame_48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We currently meet (monthly) via Zoom on a Wednesday evening, and on the 3rd Saturday of the month we have Face to Face meetings at the Friary in Tullidelph Road Dundee from 10am till around 3pm.</text:p></table:table-cell></table:table-row></table:table></draw:text-box></draw:frame></text:p>
      <text:h text:style-name="Heading_20_2" text:outline-level="2"><text:bookmark-start text:name="__RefHeading___how_do_zoom_video_calls_work_7"/><text:bookmark-start text:name="how_do_zoom_video_calls_work"/>How do Zoom Video Calls Work?<text:bookmark-end text:name="__RefHeading___how_do_zoom_video_calls_work_7"/><text:bookmark-end text:name="how_do_zoom_video_calls_work"/></text:h>
      <text:p text:style-name="Text_20_body"><draw:frame draw:style-name="PluginODTAutoStyle_Frame_52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he calls will last 90 minutes or so. To participate, members need a mobile phone, tablet or a PC / Mac with a camera and microphone. </text:p><text:p text:style-name="Text_20_body">Topics are agreed in advance. </text:p><text:p text:style-name="Text_20_body">When it is time to start a call, a voice and video conference is opened up which has thumbnails of each video participant and any shared presentations or desktops. The call leader facilitates the call and the discussions and tries to get through the agenda in the agreed time. Zoom has two views available. The first is the speaker view which selects the video stream from the person speaking. The second is Gallery view which shows streams from all participants.</text:p><text:p text:style-name="Text_20_body">If you would like to try out Zoom, then there is a test meeting service where you are the only participant and you can experiment with the various options available.</text:p><text:p text:style-name="Text_20_body"><text:a xlink:type="simple" xlink:href="http://zoom.us/test" text:style-name="Internet_20_link" text:visited-style-name="Visited_20_Internet_20_Link">Test Zoom</text:a></text:p><text:p text:style-name="Text_20_body">This link is available to anybody, not just members of the area group.</text:p></table:table-cell></table:table-row></table:table></draw:text-box></draw:frame></text:p>
      <text:h text:style-name="Heading_20_3" text:outline-level="3"><text:bookmark-start text:name="__RefHeading___local_links_8"/><text:bookmark-start text:name="local_links"/>Local Links<text:bookmark-end text:name="__RefHeading___local_links_8"/><text:bookmark-end text:name="local_links"/></text:h>
      <text:p text:style-name="Text_20_body"><draw:frame draw:style-name="PluginODTAutoStyle_Frame_56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
Link to local model railway sites.
****************************************************</text:p></table:table-cell></table:table-row></table:table></draw:text-box></draw:frame></text:p>
      <text:p text:style-name="Text_20_body"><draw:frame draw:style-name="PluginODTAutoStyle_Frame_60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text:line-break/>
<text:span text:style-name="Strong_20_Emphasis"><text:span text:style-name="underline">Model Railway Clubs</text:span></text:span><text:line-break/>
<text:a xlink:type="simple" xlink:href="http://www.dundeemrc.co.uk/index.html" text:style-name="Internet_20_link" text:visited-style-name="Visited_20_Internet_20_Link">Dundee Model Railway Club</text:a> Runs Exhibition in Dundee<text:line-break/>
<text:a xlink:type="simple" xlink:href="https://www.facebook.com/pages/category/Nonprofit-Organization/Perth-and-District-Model-Railway-Club-1326465634079295/" text:style-name="Internet_20_link" text:visited-style-name="Visited_20_Internet_20_Link">Perth Model Railway Group</text:a> Runs Exhibition in Perth<text:line-break/>
<text:a xlink:type="simple" xlink:href="http://www.cuparmrc.co.uk/" text:style-name="Internet_20_link" text:visited-style-name="Visited_20_Internet_20_Link">Cupar Model Railway Club</text:a> Runs Exhibition in Cupar<text:line-break/>
<text:a xlink:type="simple" xlink:href="http://www.eastneukmrc.co.uk/" text:style-name="Internet_20_link" text:visited-style-name="Visited_20_Internet_20_Link">East Neuk Model Railway Club</text:a> Runs Exhibition in St Andrews<text:line-break/>
<text:span text:style-name="Strong_20_Emphasis"><text:span text:style-name="underline">Railway Locations</text:span></text:span><text:line-break/>
<text:a xlink:type="simple" xlink:href="https://caledonianrailway.com/" text:style-name="Internet_20_link" text:visited-style-name="Visited_20_Internet_20_Link">Caledonian Railway</text:a> (Brechin) <draw:frame draw:style-name="media" draw:name="4" text:anchor-type="as-char" draw:z-index="4" svg:width="5.2916666666667cm" style:rel-width="100%" svg:height="3.5189583333333cm" style:rel-height="scale"><draw:image xlink:href="Pictures/322b4818fda5adf84477fd0031b12a09.jpg" xlink:type="simple" xlink:show="embed" xlink:actuate="onLoad"/></draw:frame><text:line-break/>
<text:a xlink:type="simple" xlink:href="https://www.strathspeyrailway.co.uk/" text:style-name="Internet_20_link" text:visited-style-name="Visited_20_Internet_20_Link">Strathspey Railway</text:a> (Aviemore) <draw:frame draw:style-name="media" draw:name="5" text:anchor-type="as-char" draw:z-index="5" svg:width="5.2916666666667cm" style:rel-width="100%" svg:height="3.96875cm" style:rel-height="scale"><draw:image xlink:href="Pictures/38b2feb4125fe37dbed9474842c5a4b6.jpg" xlink:type="simple" xlink:show="embed" xlink:actuate="onLoad"/></draw:frame><text:line-break/>
<text:a xlink:type="simple" xlink:href="https://keith-dufftown-railway.co.uk/" text:style-name="Internet_20_link" text:visited-style-name="Visited_20_Internet_20_Link">Keith And Dufftown Railway</text:a> <draw:frame draw:style-name="media" draw:name="6" text:anchor-type="as-char" draw:z-index="6" svg:width="5.2916666666667cm" style:rel-width="100%" svg:height="7.0379166666667cm" style:rel-height="scale"><draw:image xlink:href="Pictures/b95e61e74a3e3425842501847c5c8677.jpg" xlink:type="simple" xlink:show="embed" xlink:actuate="onLoad"/></draw:frame><text:line-break/>
<text:span text:style-name="Strong_20_Emphasis"><text:span text:style-name="underline">Model Shops</text:span></text:span><text:line-break/>
<text:a xlink:type="simple" xlink:href="http://www.invergowriemodelcentre.com/" text:style-name="Internet_20_link" text:visited-style-name="Visited_20_Internet_20_Link">Invergowrie Models</text:a><text:line-break/>
<text:a xlink:type="simple" xlink:href="https://www.ukmodelshops.co.uk/shops/266-MacsModelRailroading/" text:style-name="Internet_20_link" text:visited-style-name="Visited_20_Internet_20_Link">Macs Models (Kirriemuir)</text:a><text:line-break/>
<text:span text:style-name="Strong_20_Emphasis"><text:span text:style-name="underline">Tayside Attactions</text:span></text:span><text:line-break/>
<text:a xlink:type="simple" xlink:href="https://www.networkrail.co.uk/who-we-are/our-history/iconic-infrastructure/the-history-of-the-tay-bridge-dundee/" text:style-name="Internet_20_link" text:visited-style-name="Visited_20_Internet_20_Link">The Tay Bridge</text:a><text:line-break/>
<text:a xlink:type="simple" xlink:href="https://www.citychurchdundee.org/Groups/202323/City_Church_Dundee/About/The_Friary/The_Friary.aspx" text:style-name="Internet_20_link" text:visited-style-name="Visited_20_Internet_20_Link">The Friary</text:a><text:line-break/>
<text:a xlink:type="simple" xlink:href="https://www.vam.ac.uk/dundee/" text:style-name="Internet_20_link" text:visited-style-name="Visited_20_Internet_20_Link">The V&amp;A Museum</text:a><text:line-break/></text:p></table:table-cell></table:table-row></table:table></draw:text-box></draw:frame></text:p>
      <text:p text:style-name="Text_20_body"><draw:frame draw:style-name="PluginODTAutoStyle_Frame_64_text_frame" draw:name="Frame14" text:anchor-type="paragraph" svg:width="481.89pt" draw:z-index="0" svg:min-height="1cm"><draw:text-box><table:table table:style-name="Table"><table:table-column table:style-name="odt_auto_style_table_column_15_1"/><table:table-row><table:table-cell office:value-type="string" table:style-name="tablecell"><table:table table:style-name="Table"><table:table-column table:style-name="odt_auto_style_table_column_16_1"/><table:table-column table:style-name="odt_auto_style_table_column_16_2"/><table:table-column table:style-name="odt_auto_style_table_column_16_3"/><table:table-column table:style-name="odt_auto_style_table_column_16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tag:tag_home" text:style-name="Internet_20_link" text:visited-style-name="Visited_20_Internet_20_Link">TAG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0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8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2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0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4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8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2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6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0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4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0T06::31:57</meta:creation-date>
    <dc:creator>Generated</dc:creator>
    <dc:date>2026-09-10T06::31:57</dc:date>
    <dc:language>en-US</dc:language>
    <meta:editing-cycles>1</meta:editing-cycles>
    <meta:editing-duration>PT0S</meta:editing-duration>
    <dc:title>public:tayside</dc:title>
  </office:meta>
</office:document-meta>
</file>