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e3fb16ee9f4fe0b67ef1abfb80b2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bookmark text:name="public:northwest"/>
Replace Somewhere with the name of your area group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h text:style-name="Heading_20_1" text:outline-level="1"><text:bookmark-start text:name="__RefHeading___merg_north_west_area_group_1"/><text:bookmark-start text:name="merg_north_west_area_group"/>MERG North West Area Group<text:bookmark-end text:name="__RefHeading___merg_north_west_area_group_1"/><text:bookmark-end text:name="merg_north_west_area_group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 table:style-name="odt_auto_style_table_column_3_1"/><table:table-column table:style-name="odt_auto_style_table_column_3_2"/><table:table-column table:style-name="odt_auto_style_table_column_3_3"/><table:table-column table:style-name="odt_auto_style_table_column_3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yorkshire:yorkshire_members_home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a area group meeting photo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" draw:name="0" text:anchor-type="as-char" draw:z-index="0" svg:width="10.583333333333cm" svg:height="7.0555555555556cm"><draw:image xlink:href="Pictures/eee3fb16ee9f4fe0b67ef1abfb80b2ce.jpg" xlink:type="simple" xlink:show="embed" xlink:actuate="onLoad"/></draw:frame></text:p></table:table-cell></table:table-row></table:table></draw:text-box></draw:frame></text:p>
      <text:h text:style-name="Heading_20_4" text:outline-level="4"><text:bookmark-start text:name="__RefHeading___contacting_the_nw_area_group_2"/><text:bookmark-start text:name="contacting_the_nw_area_group"/>Contacting the NW  Area Group<text:bookmark-end text:name="__RefHeading___contacting_the_nw_area_group_2"/><text:bookmark-end text:name="contacting_the_nw_area_group"/></text:h>
      <text:p text:style-name="Text_20_body"><draw:frame draw:style-name="PluginODTAutoStyle_Frame_2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Click here to send us a message <text:span text:style-name="Strong_20_Emphasis"><text:a xlink:type="simple" xlink:href="https://www.merg.org.uk/contactus.php?t=1&amp;n=16" text:style-name="Internet_20_link" text:visited-style-name="Visited_20_Internet_20_Link">Contact MERG</text:a></text:span> Please indicate North West Area Group in your message.</text:p><text:p text:style-name="Text_20_body">For MERG Members, you might also like to look at our <text:span text:style-name="Plugin_Wrap_Span_"><text:a xlink:type="simple" xlink:href="https://merg.org.uk/forum/viewforum.php?f=99" text:style-name="Internet_20_link" text:visited-style-name="Visited_20_Internet_20_Link">Area Group Forum</text:a></text:span></text:p></table:table-cell></table:table-row></table:table></draw:text-box></draw:frame></text:p>
      <text:h text:style-name="Heading_20_4" text:outline-level="4"><text:bookmark-start text:name="__RefHeading___who_are_the_group_leaders_3"/><text:bookmark-start text:name="who_are_the_group_leaders"/>Who are the Group Leaders?<text:bookmark-end text:name="__RefHeading___who_are_the_group_leaders_3"/><text:bookmark-end text:name="who_are_the_group_leaders"/></text:h>
      <text:p text:style-name="Text_20_body"><draw:frame draw:style-name="PluginODTAutoStyle_Frame_3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the names and titles of leader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3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line-break/>
Geoff Holland - Leader<text:line-break/></text:p></table:table-cell></table:table-row></table:table></draw:text-box></draw:frame></text:p>
      <text:h text:style-name="Heading_20_4" text:outline-level="4"><text:bookmark-start text:name="__RefHeading___would_you_like_to_join_today_4"/><text:bookmark-start text:name="would_you_like_to_join_today"/>Would you like to join today?<text:bookmark-end text:name="__RefHeading___would_you_like_to_join_today_4"/><text:bookmark-end text:name="would_you_like_to_join_today"/></text:h>
      <text:p text:style-name="Text_20_body"><draw:frame draw:style-name="PluginODTAutoStyle_Frame_3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Update area group name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43_text_frame" draw:name="Frame9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Not a member? then </text:p><text:p text:style-name="Text_20_body"><text:a xlink:type="simple" xlink:href="https://www.merg.org.uk/membership.php" text:style-name="Internet_20_link" text:visited-style-name="Visited_20_Internet_20_Link">Join MERG Here</text:a></text:p><text:p text:style-name="Text_20_body"> and sign up to this Area Group. If you are already a member </text:p><text:p text:style-name="Text_20_body"><text:a xlink:type="simple" xlink:href="https://merg.org.uk/membership/" text:style-name="Internet_20_link" text:visited-style-name="Visited_20_Internet_20_Link">Join the North West Area Group</text:a></text:p><text:p text:style-name="Text_20_body">Edit <text:span text:style-name="Strong_20_Emphasis">Area Groups</text:span> using the green pencil. Then select <text:span text:style-name="Strong_20_Emphasis">North West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draw:text-box></draw:frame></text:p>
      <text:h text:style-name="Heading_20_4" text:outline-level="4"><text:bookmark-start text:name="__RefHeading___regular_venue_5"/><text:bookmark-start text:name="regular_venue"/>Regular Venue<text:bookmark-end text:name="__RefHeading___regular_venue_5"/><text:bookmark-end text:name="regular_venue"/></text:h>
      <text:p text:style-name="Text_20_body"><draw:frame draw:style-name="PluginODTAutoStyle_Frame_47_text_frame" draw:name="Frame10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Provide meeting details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51_text_frame" draw:name="Frame11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We normally meet at the HQ of the Manchester Model Railway Society. (MMRS)<text:line-break/>
Dean Hall<text:line-break/>
Mersey Road<text:line-break/>
Sale<text:line-break/>
Cheshire<text:line-break/>
M33 6HL<text:line-break/></text:p><text:p text:style-name="Text_20_body">Occasional Meetings will be held at other venues in the Northwest. If you know of a good location for a meeting in the Northwest, please contact us, as above.</text:p></table:table-cell></table:table-row></table:table></draw:text-box></draw:frame></text:p>
      <text:h text:style-name="Heading_20_4" text:outline-level="4"><text:bookmark-start text:name="__RefHeading___meetings_and_workshops_6"/><text:bookmark-start text:name="meetings_and_workshops"/>Meetings and Workshops<text:bookmark-end text:name="__RefHeading___meetings_and_workshops_6"/><text:bookmark-end text:name="meetings_and_workshops"/></text:h>
      <text:p text:style-name="Text_20_body"><draw:frame draw:style-name="PluginODTAutoStyle_Frame_55_text_frame" draw:name="Frame1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Replace NN with the number of your area group - get from the AG admin page.
Update the contact form title.
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</text:p></table:table-cell></table:table-row></table:table></draw:text-box></draw:frame></text:p>
      <text:p text:style-name="Text_20_body"><draw:frame draw:style-name="PluginODTAutoStyle_Frame_59_text_frame" draw:name="Frame13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/></table:table-row></table:table></draw:text-box></draw:frame></text:p>
      <text:h text:style-name="Heading_20_4" text:outline-level="4"><text:bookmark-start text:name="__RefHeading___exhibitions_7"/><text:bookmark-start text:name="exhibitions"/>Exhibitions<text:bookmark-end text:name="__RefHeading___exhibitions_7"/><text:bookmark-end text:name="exhibitions"/></text:h>
      <text:p text:style-name="Text_20_body"><draw:frame draw:style-name="PluginODTAutoStyle_Frame_63_text_frame" draw:name="Frame14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9th and 10th December 2023 - Manchester Model Railway Society (MMRS) - Sugden Sports Centre, York Street, off Upper Brook Street, M1 7HL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67_text_frame" draw:name="Frame15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The area group normally has a stand at the following exhibitions: -</text:p><text:list text:style-name="List_20_1" text:continue-numbering="false"><text:list-item><text:p text:style-name="LastListParagraph_List_20_1_Content_First"> Manchester Model Railway Society.</text:p></text:list-item></text:list></table:table-cell></table:table-row></table:table></draw:text-box></draw:frame></text:p>
      <text:h text:style-name="Heading_20_4" text:outline-level="4"><text:bookmark-start text:name="__RefHeading___local_links_8"/><text:bookmark-start text:name="local_links"/>Local Links<text:bookmark-end text:name="__RefHeading___local_links_8"/><text:bookmark-end text:name="local_links"/></text:h>
      <text:p text:style-name="Text_20_body"><draw:frame draw:style-name="PluginODTAutoStyle_Frame_71_text_frame" draw:name="Frame16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Link to local model railway site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75_text_frame" draw:name="Frame17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NWAG regularly have a stand, including kits for sale to members, a display of Pocket Money Kits and a CBUS demo layout, at the following exhibitions: </text:p><text:list text:style-name="List_20_1" text:continue-numbering="false"><text:list-item><text:p text:style-name="LastListParagraph_List_20_1_Content_First"> 10th and 11th December 2022 - Manchester Model Railway Society (MMRS) - Sugden Sports Centre, York Street, off Upper Brook Street, M1 7HL </text:p></text:list-item></text:list><text:p text:style-name="Text_20_body">Other exhibitions are also supported and please  let us know if there is one near you, which it might be feasible for MERG NW to attend.</text:p></table:table-cell></table:table-row></table:table></draw:text-box></draw:frame></text:p>
      <text:p text:style-name="Text_20_body"><draw:frame draw:style-name="PluginODTAutoStyle_Frame_79_text_frame" draw:name="Frame18" text:anchor-type="paragraph" svg:width="481.89pt" draw:z-index="0" svg:min-height="1cm"><draw:text-box><table:table table:style-name="Table"><table:table-column table:style-name="odt_auto_style_table_column_19_1"/><table:table-row><table:table-cell office:value-type="string" table:style-name="tablecell"><table:table table:style-name="Table"><table:table-column table:style-name="odt_auto_style_table_column_20_1"/><table:table-column table:style-name="odt_auto_style_table_column_20_2"/><table:table-column table:style-name="odt_auto_style_table_column_20_3"/><table:table-column table:style-name="odt_auto_style_table_column_20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yorkshire:yorkshire_members_home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10::33:22</meta:creation-date>
    <dc:creator>Generated</dc:creator>
    <dc:date>2026-08-28T10::33:22</dc:date>
    <dc:language>en-US</dc:language>
    <meta:editing-cycles>1</meta:editing-cycles>
    <meta:editing-duration>PT0S</meta:editing-duration>
    <dc:title>public:northwest</dc:title>
  </office:meta>
</office:document-meta>
</file>