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613739dddac51248a68441a2d41bb69.jpg"/>
  <manifest:file-entry manifest:media-type="image/jpeg" manifest:full-path="Pictures/d046a2a848f1ebf04c767c3fe8766c3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northernireland"/><text:bookmark-start text:name="__RefHeading___merg_northern_ireland_area_group_niag_1"/><text:bookmark-start text:name="merg_northern_ireland_area_group_niag"/>MERG Northern Ireland Area Group (NIAG)<text:bookmark-end text:name="__RefHeading___merg_northern_ireland_area_group_niag_1"/><text:bookmark-end text:name="merg_northern_ireland_area_group_niag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able:table table:style-name="Table"><table:table-column table:style-name="odt_auto_style_table_column_2_1"/><table:table-column table:style-name="odt_auto_style_table_column_2_2"/><table:table-column table:style-name="odt_auto_style_table_column_2_3"/><table:table-column table:style-name="odt_auto_style_table_column_2_4"/><table:table-row><table:table-cell office:value-type="string" table:style-name="tablecell"><text:p text:style-name="tablealignleft"><text:a xlink:type="simple" xlink:href="https://www.merg.org.uk/index.php" text:style-name="Internet_20_link" text:visited-style-name="Visited_20_Internet_20_Link">MERG Home page</text:a></text:p></table:table-cell><table:table-cell office:value-type="string" table:style-name="tablecell"><text:p text:style-name="tablealignleft"><text:a xlink:type="simple" xlink:href="https://www.merg.org.uk/content/areagroups" text:style-name="Internet_20_link" text:visited-style-name="Visited_20_Internet_20_Link">Area Groups</text:a></text:p></table:table-cell><table:table-cell office:value-type="string" table:style-name="tablecell"><text:p text:style-name="tablealignleft"><text:a xlink:type="simple" xlink:href="https://www.merg.org.uk/content/knowledgebase" text:style-name="Internet_20_link" text:visited-style-name="Visited_20_Internet_20_Link">More on our Knowledgebase</text:a></text:p></table:table-cell><table:table-cell office:value-type="string" table:style-name="tablecell"><text:p text:style-name="tablealignleft"><text:a xlink:type="simple" xlink:href="https://merg.org.uk/merg_wiki/doku.php?id=areagroups:northernireland" text:style-name="Internet_20_link" text:visited-style-name="Visited_20_Internet_20_Link">Group Members Page</text:a></text:p></table:table-cell></table:table-row></table:table></table:table-cell></table:table-row></table:table></draw:text-box></draw:frame></text:p>
      <text:p text:style-name="Text_20_body"><draw:frame draw:style-name="PluginODTAutoStyle_Frame_15_text_frame" draw:name="Frame2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" draw:name="Some basic electronics training. Legend" text:anchor-type="as-char" draw:z-index="0" svg:width="10.583333333333cm"><draw:text-box><text:p text:style-name="legendcenter"><draw:frame draw:style-name="media" draw:name="Some basic electronics training." text:anchor-type="as-char" draw:z-index="0" svg:width="10.583333333333cm" svg:height="4.91693490701cm"><draw:image xlink:href="Pictures/2613739dddac51248a68441a2d41bb69.jpg" xlink:type="simple" xlink:show="embed" xlink:actuate="onLoad"/></draw:frame>Some basic electronics training.</text:p></draw:text-box></draw:frame></text:p></table:table-cell></table:table-row></table:table></draw:text-box></draw:frame></text:p>
      <text:h text:style-name="Heading_20_4" text:outline-level="4"><text:bookmark-start text:name="__RefHeading___how_do_i_contact_the_area_group_2"/><text:bookmark-start text:name="how_do_i_contact_the_area_group"/>How do I contact the Area Group<text:bookmark-end text:name="__RefHeading___how_do_i_contact_the_area_group_2"/><text:bookmark-end text:name="how_do_i_contact_the_area_group"/></text:h>
      <text:p text:style-name="Text_20_body"><draw:frame draw:style-name="PluginODTAutoStyle_Frame_19_text_frame" draw:name="Frame3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line-break/>
Please indicate Northern Ireland Area Group in your message <text:span text:style-name="Strong_20_Emphasis"><text:a xlink:type="simple" xlink:href="https://www.merg.org.uk/contactus.php?t=1&amp;n=14" text:style-name="Internet_20_link" text:visited-style-name="Visited_20_Internet_20_Link">Contact MERG </text:a></text:span></text:p></table:table-cell></table:table-row></table:table></draw:text-box></draw:frame></text:p>
      <text:h text:style-name="Heading_20_4" text:outline-level="4"><text:bookmark-start text:name="__RefHeading___who_are_the_leaders_of_the_group_3"/><text:bookmark-start text:name="who_are_the_leaders_of_the_group"/>Who are the leaders of the group?<text:bookmark-end text:name="__RefHeading___who_are_the_leaders_of_the_group_3"/><text:bookmark-end text:name="who_are_the_leaders_of_the_group"/></text:h>
      <text:p text:style-name="Text_20_body"><draw:frame draw:style-name="PluginODTAutoStyle_Frame_23_text_frame" draw:name="Frame4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Jim Gregg M2375 Chairman/Treasurer<text:line-break/>
John Gough M4181 Hon Secretary<text:line-break/></text:p></table:table-cell></table:table-row></table:table></draw:text-box></draw:frame></text:p>
      <text:h text:style-name="Heading_20_4" text:outline-level="4"><text:bookmark-start text:name="__RefHeading___would_you_like_to_join_today_4"/><text:bookmark-start text:name="would_you_like_to_join_today"/>Would you like to join today?<text:bookmark-end text:name="__RefHeading___would_you_like_to_join_today_4"/><text:bookmark-end text:name="would_you_like_to_join_today"/></text:h>
      <text:p text:style-name="Text_20_body"><draw:frame draw:style-name="PluginODTAutoStyle_Frame_27_text_frame" draw:name="Frame5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Not a member? then </text:p><text:p text:style-name="Text_20_body"><text:a xlink:type="simple" xlink:href="https://www.merg.org.uk/membership.php" text:style-name="Internet_20_link" text:visited-style-name="Visited_20_Internet_20_Link">Join MERG Here</text:a></text:p><text:p text:style-name="Text_20_body"> and sign up to this Area Group. If you are already a member </text:p><text:p text:style-name="Text_20_body"><text:a xlink:type="simple" xlink:href="https://merg.org.uk/membership/areagroups.php" text:style-name="Internet_20_link" text:visited-style-name="Visited_20_Internet_20_Link">Join the Northern Ireland Area Group</text:a></text:p><text:p text:style-name="Text_20_body">Select <text:span text:style-name="Strong_20_Emphasis">Northern Ireland Area Group</text:span> from the drop down list in <text:span text:style-name="Strong_20_Emphasis">Other Area Groups</text:span> and press the <text:span text:style-name="Strong_20_Emphasis">Subscribe to Area Group</text:span> button.</text:p></table:table-cell></table:table-row></table:table></draw:text-box></draw:frame></text:p>
      <text:h text:style-name="Heading_20_4" text:outline-level="4"><text:bookmark-start text:name="__RefHeading___how_do_you_meet_5"/><text:bookmark-start text:name="how_do_you_meet"/>How do you meet?<text:bookmark-end text:name="__RefHeading___how_do_you_meet_5"/><text:bookmark-end text:name="how_do_you_meet"/></text:h>
      <text:p text:style-name="Text_20_body"><draw:frame draw:style-name="PluginODTAutoStyle_Frame_31_text_frame" draw:name="Frame6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We meet on the 1st Saturday of each month at 2pm in Cooke Centenary Presbyterian Church Halls, Park Road, Ormeau Road, Belfast BT7 2FY.</text:p><text:p text:style-name="Text_20_body">Meetings are usually  a mix of workshop and help sessions with more formal teaching / learning sessions or presentations based on topics requested by the Members. </text:p><text:p text:style-name="Text_20_body">Tea and Biscuits are on tap throughout the meetings for a small attendance charge.</text:p><text:p text:style-name="Text_20_body">​All members are welcome and anyone interested in joining our Area Group is welcome to test us out at any meeting. Just use the contact details above to make arrangements.</text:p></table:table-cell></table:table-row></table:table></draw:text-box></draw:frame></text:p>
      <text:h text:style-name="Heading_20_4" text:outline-level="4"><text:bookmark-start text:name="__RefHeading___and_the_next_meeting_6"/><text:bookmark-start text:name="and_the_next_meeting"/>And the Next Meeting?<text:bookmark-end text:name="__RefHeading___and_the_next_meeting_6"/><text:bookmark-end text:name="and_the_next_meeting"/></text:h>
      <text:p text:style-name="Text_20_body"><draw:frame draw:style-name="PluginODTAutoStyle_Frame_35_text_frame" draw:name="Frame7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/></table:table-row></table:table></draw:text-box></draw:frame></text:p>
      <text:h text:style-name="Heading_20_4" text:outline-level="4"><text:bookmark-start text:name="__RefHeading___exhibitions_7"/><text:bookmark-start text:name="exhibitions"/>Exhibitions<text:bookmark-end text:name="__RefHeading___exhibitions_7"/><text:bookmark-end text:name="exhibitions"/></text:h>
      <text:p text:style-name="Text_20_body"><draw:frame draw:style-name="PluginODTAutoStyle_Frame_39_text_frame" draw:name="Frame8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We normally exhibit at all the major shows across the Province:</text:p><text:list text:style-name="List_20_1" text:continue-numbering="false"><text:list-item><text:p text:style-name="List_20_1_Content_First"> Bangor - at both the North Down MRC and 1st Bangor MRC,</text:p></text:list-item><text:list-item><text:p text:style-name="List_20_1_Content"> Belfast - at the Ulster Model Railway Exhibition,</text:p></text:list-item><text:list-item><text:p text:style-name="List_20_1_Content_Last"> Enniskillen - at the Erne Model Railway Exhibition,</text:p></text:list-item></text:list><text:p text:style-name="Text_20_body"><text:line-break/>
So keep a lookout for shows in your area. Come to the stand and say Hello.</text:p></table:table-cell></table:table-row></table:table></draw:text-box></draw:frame></text:p>
      <text:p text:style-name="Text_20_body"><draw:frame draw:style-name="PluginODTAutoStyle_Frame_43_text_frame" draw:name="Frame9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frame draw:style-name="media" draw:name="1" text:anchor-type="as-char" draw:z-index="1" svg:width="10.583333333333cm" svg:height="5.4991830065359cm"><draw:image xlink:href="Pictures/d046a2a848f1ebf04c767c3fe8766c35.jpg" xlink:type="simple" xlink:show="embed" xlink:actuate="onLoad"/></draw:frame></text:p></table:table-cell></table:table-row></table:table></draw:text-box></draw:frame></text:p>
      <text:p text:style-name="Text_20_body"><draw:frame draw:style-name="PluginODTAutoStyle_Frame_47_text_frame" draw:name="Frame10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able:table table:style-name="Table"><table:table-column table:style-name="odt_auto_style_table_column_12_1"/><table:table-column table:style-name="odt_auto_style_table_column_12_2"/><table:table-column table:style-name="odt_auto_style_table_column_12_3"/><table:table-column table:style-name="odt_auto_style_table_column_12_4"/><table:table-row><table:table-cell office:value-type="string" table:style-name="tablecell"><text:p text:style-name="tablealignleft"><text:a xlink:type="simple" xlink:href="https://www.merg.org.uk/index.php" text:style-name="Internet_20_link" text:visited-style-name="Visited_20_Internet_20_Link">MERG Home page</text:a></text:p></table:table-cell><table:table-cell office:value-type="string" table:style-name="tablecell"><text:p text:style-name="tablealignleft"><text:a xlink:type="simple" xlink:href="https://www.merg.org.uk/content/areagroups" text:style-name="Internet_20_link" text:visited-style-name="Visited_20_Internet_20_Link">Area Groups</text:a></text:p></table:table-cell><table:table-cell office:value-type="string" table:style-name="tablecell"><text:p text:style-name="tablealignleft"><text:a xlink:type="simple" xlink:href="https://www.merg.org.uk/content/knowledgebase" text:style-name="Internet_20_link" text:visited-style-name="Visited_20_Internet_20_Link">More on our Knowledgebase</text:a></text:p></table:table-cell><table:table-cell office:value-type="string" table:style-name="tablecell"><text:p text:style-name="tablealignleft"><text:a xlink:type="simple" xlink:href="https://merg.org.uk/merg_wiki/doku.php?id=areagroups:northernireland" text:style-name="Internet_20_link" text:visited-style-name="Visited_20_Internet_20_Link">Group Members Page</text:a>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8T10::39:26</meta:creation-date>
    <dc:creator>Generated</dc:creator>
    <dc:date>2026-08-28T10::39:26</dc:date>
    <dc:language>en-US</dc:language>
    <meta:editing-cycles>1</meta:editing-cycles>
    <meta:editing-duration>PT0S</meta:editing-duration>
    <dc:title>public:northernireland</dc:title>
  </office:meta>
</office:document-meta>
</file>