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bookmark text:name="public:eastanglia"/>****************************************************
Replace Somewhere with the name of your area group.
****************************************************</text:p></table:table-cell></table:table-row></table:table></draw:text-box></draw:frame></text:p>
      <text:h text:style-name="Heading_20_1" text:outline-level="1"><text:bookmark-start text:name="__RefHeading___merg_east_anglian_area_group_1"/><text:bookmark-start text:name="merg_east_anglian_area_group"/>MERG East Anglian Area Group<text:bookmark-end text:name="__RefHeading___merg_east_anglian_area_group_1"/><text:bookmark-end text:name="merg_east_anglian_area_group"/></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eastanglia"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
Replace photo with a area group meeting photo
****************************************************</text:p></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
Please indicate East Anglian Area Group in your message <text:span text:style-name="Strong_20_Emphasis"><text:a xlink:type="simple" xlink:href="https://www.merg.org.uk/contactus.php?t=1&amp;n=9" text:style-name="Internet_20_link" text:visited-style-name="Visited_20_Internet_20_Link">Contact MERG </text:a></text:span></text:p></table:table-cell></table:table-row></table:table></draw:text-box></draw:frame></text:p>
      <text:h text:style-name="Heading_20_4" text:outline-level="4"><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
Replace photo with the names and titles of leaders.
****************************************************</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
<text:line-break/>
Jonathan Allen<text:line-break/></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
Update area group name.
****************************************************</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and sign up to this Area Group. If you are already a member </text:p><text:p text:style-name="Text_20_body"><text:a xlink:type="simple" xlink:href="https://merg.org.uk/membership/" text:style-name="Internet_20_link" text:visited-style-name="Visited_20_Internet_20_Link">Join the East Anglian Area Group</text:a></text:p><text:p text:style-name="Text_20_body">Edit <text:span text:style-name="Strong_20_Emphasis">Area Groups</text:span> using the green pencil. Then select <text:span text:style-name="Strong_20_Emphasis">East Anglian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
Provide meeting details
****************************************************</text:p></table:table-cell></table:table-row></table:table></draw:text-box></draw:frame></text:p>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We meet on the last Saturday of each month at Parkview Chapel, The Street, Botesdale, IP22 1BX. Meetings began at 9.30 a.m.and we usually finished around 12.30 ish, tea and coffee available.</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able:table-row></table:table></draw:text-box></draw:frame></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able:table table:style-name="Table"><table:table-column table:style-name="odt_auto_style_table_column_15_1"/><table:table-column table:style-name="odt_auto_style_table_column_15_2"/><table:table-column table:style-name="odt_auto_style_table_column_15_3"/><table:table-column table:style-name="odt_auto_style_table_column_15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eastanglia"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3::40:29</meta:creation-date>
    <dc:creator>Generated</dc:creator>
    <dc:date>2026-09-08T23::40:29</dc:date>
    <dc:language>en-US</dc:language>
    <meta:editing-cycles>1</meta:editing-cycles>
    <meta:editing-duration>PT0S</meta:editing-duration>
    <dc:title>public:eastanglia</dc:title>
  </office:meta>
</office:document-meta>
</file>