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4447070fe7ce9e6335f20a57b341ca9.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p"/><text:bookmark-start text:name="__RefHeading___glossary_p_1"/><text:bookmark-start text:name="glossary_p"/>Glossary P<text:bookmark-end text:name="__RefHeading___glossary_p_1"/><text:bookmark-end text:name="glossary_p"/></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parallel_2"/><text:bookmark-start text:name="parallel"/>Parallel<text:bookmark-end text:name="__RefHeading___parallel_2"/><text:bookmark-end text:name="parallel"/></text:h>
      <text:list text:style-name="Numbering_20_1" text:continue-numbering="false">
        <text:list-item>
          <text:p text:style-name="Numbering_20_1_Content_First"> Pertaining to the shunt connection of components or circuits.</text:p>
        </text:list-item>
        <text:list-item>
          <text:p text:style-name="Numbering_20_1_Content"> Pertaining to the type of operation in a computer when all elements in an information item (e.g., bits in a word) are acted upon simultaneously, rather than serially (one at a time)</text:p>
        </text:list-item>
        <text:list-item>
          <text:p text:style-name="Numbering_20_1_Content_Last"> The condition in which two comparably sized objects or figures are equidistant at all facing points parallel).<text:line-break/></text:p>
        </text:list-item>
      </text:list>
      <text:h text:style-name="Heading_20_2" text:outline-level="2"><text:bookmark-start text:name="__RefHeading___pcb_3"/><text:bookmark-start text:name="pcb"/>PCB<text:bookmark-end text:name="__RefHeading___pcb_3"/><text:bookmark-end text:name="pcb"/></text:h>
      <text:p text:style-name="Text_20_body">Printed Circuit Board. Are usually made of <text:a xlink:type="simple" xlink:href="https://en.wikipedia.org/wiki/FR-4" text:style-name="Internet_20_link" text:visited-style-name="Visited_20_Internet_20_Link">Fibreglass</text:a> or <text:a xlink:type="simple" xlink:href="https://en.wikipedia.org/wiki/FR-2" text:style-name="Internet_20_link" text:visited-style-name="Visited_20_Internet_20_Link">SRBP</text:a> (Synthetic Resin Bonded Paper) with a copper laminate on one or both sides, forming the electrical circuit. A detailed Wikipedia article is available <text:a xlink:type="simple" xlink:href="https://en.wikipedia.org/wiki/Printed_circuit_board" text:style-name="Internet_20_link" text:visited-style-name="Visited_20_Internet_20_Link">here</text:a>. Most MERG <text:a xlink:type="simple" xlink:href="https://merg.org.uk/merg_wiki/doku.php?id=glossary:glossary_k#kits" text:style-name="Internet_20_link" text:visited-style-name="Visited_20_Internet_20_Link">Kits</text:a> contain a PCB, the majority of them are single sided through hole construction. As the electronics become more sophisticated so double sided and surface mount technologies are being introduced.</text:p>
      <text:h text:style-name="Heading_20_2" text:outline-level="2"><text:bookmark-start text:name="__RefHeading___pcb_software_4"/><text:bookmark-start text:name="pcb_software"/>PCB software<text:bookmark-end text:name="__RefHeading___pcb_software_4"/><text:bookmark-end text:name="pcb_software"/></text:h>
      <text:p text:style-name="Text_20_body">Software for producing the “Gerber” files which are used in the etching process to produce the required PCB’s</text:p>
      <text:h text:style-name="Heading_20_2" text:outline-level="2"><text:bookmark-start text:name="__RefHeading___peco_motor_5"/><text:bookmark-start text:name="peco_motor"/>Peco motor<text:bookmark-end text:name="__RefHeading___peco_motor_5"/><text:bookmark-end text:name="peco_motor"/></text:h>
      <text:p text:style-name="Text_20_body">The PECO implementation of the Point motor, notable because they are constructed so as to be directly attached to both N and 00 gauge PECO track, thus making it easier to line up the pull and throw of the point</text:p>
      <text:h text:style-name="Heading_20_2" text:outline-level="2"><text:bookmark-start text:name="__RefHeading___pei_6"/><text:bookmark-start text:name="pei"/>PEI<text:bookmark-end text:name="__RefHeading___pei_6"/><text:bookmark-end text:name="pei"/></text:h>
      <text:p text:style-name="Text_20_body"><text:a xlink:type="simple" xlink:href="https://en.wikipedia.org/wiki/Polyetherimide" text:style-name="Internet_20_link" text:visited-style-name="Visited_20_Internet_20_Link">Polyetherimide</text:a><text:line-break/>
Used for the printable surface on some 3D printers, especially the Prusa range</text:p>
      <text:h text:style-name="Heading_20_2" text:outline-level="2"><text:bookmark-start text:name="__RefHeading___piezo_7"/><text:bookmark-start text:name="piezo"/>Piezo<text:bookmark-end text:name="__RefHeading___piezo_7"/><text:bookmark-end text:name="piezo"/></text:h>
      <text:p text:style-name="Text_20_body">A Piezo electric device produces a Voltage when mechanical stress is applied or produces a mechanical force when Voltage is applied.
An example is a Piezo disc that produces sound when AC Voltage is applied.</text:p>
      <text:h text:style-name="Heading_20_2" text:outline-level="2"><text:bookmark-start text:name="__RefHeading___phase_8"/><text:bookmark-start text:name="phase"/>Phase<text:bookmark-end text:name="__RefHeading___phase_8"/><text:bookmark-end text:name="phase"/></text:h>
      <text:list text:style-name="Numbering_20_1" text:continue-numbering="false">
        <text:list-item>
          <text:p text:style-name="Numbering_20_1_Content_First"> The angular relationship between two points in time of a sine wave.</text:p>
        </text:list-item>
        <text:list-item>
          <text:p text:style-name="Numbering_20_1_Content_Last"> The angular relationship between two sine waves simultaneously.</text:p>
        </text:list-item>
      </text:list>
      <text:h text:style-name="Heading_20_2" text:outline-level="2"><text:bookmark-start text:name="__RefHeading___pic_9"/><text:bookmark-start text:name="pic"/>PIC<text:bookmark-end text:name="__RefHeading___pic_9"/><text:bookmark-end text:name="pic"/></text:h>
      <text:p text:style-name="Text_20_body">Peripheral Interface Controller. A complex integrated circuit which may be programmed to carry out a controlled sequence of events, ie certain output events controlled by an input event.</text:p>
      <text:p text:style-name="Text_20_body">A brand of micro processor chip from Microchip, often used in MERG projects. Eg  PIC18F2480.</text:p>
      <text:h text:style-name="Heading_20_2" text:outline-level="2"><text:bookmark-start text:name="__RefHeading___pickit_10"/><text:bookmark-start text:name="pickit"/>PICKit<text:bookmark-end text:name="__RefHeading___pickit_10"/><text:bookmark-end text:name="pickit"/></text:h>
      <text:p text:style-name="Text_20_body">A device marketed by <text:a xlink:type="simple" xlink:href="http://www.microchip.com/Developmenttools/ProductDetails.aspx?PartNO=PG164130" text:style-name="Internet_20_link" text:visited-style-name="Visited_20_Internet_20_Link">Microchip</text:a> for programming their PIC microcontrollers. Beware of imitations.<text:line-break/><text:line-break/>
The pin out of the PICKit differs from that of the programming connector on MERG CBUS boards, see <text:span text:style-name="Strong_20_Emphasis"><text:a xlink:type="simple" xlink:href="https://merg.org.uk/merg_wiki/doku.php?id=helpsystem:pickit2cbus" text:style-name="Internet_20_link" text:visited-style-name="Visited_20_Internet_20_Link">here</text:a></text:span> for details of how to build a connecting lead. A useful pdf is available from the <text:a xlink:type="simple" xlink:href="http://picprojects.org/projects/ICSP/icsp-info.pdf" text:style-name="Internet_20_link" text:visited-style-name="Visited_20_Internet_20_Link">Picprijects website</text:a>, detailing the pin out of various PIC packages.</text:p>
      <text:h text:style-name="Heading_20_2" text:outline-level="2"><text:bookmark-start text:name="__RefHeading___piso_11"/><text:bookmark-start text:name="piso"/>PiSo<text:bookmark-end text:name="__RefHeading___piso_11"/><text:bookmark-end text:name="piso"/></text:h>
      <text:p text:style-name="Text_20_body"><text:span text:style-name="Strong_20_Emphasis">P</text:span>arallel <text:span text:style-name="Strong_20_Emphasis">i</text:span>n <text:span text:style-name="Strong_20_Emphasis">S</text:span>erial <text:span text:style-name="Strong_20_Emphasis">o</text:span>ut, refers to a type of <text:a xlink:type="simple" xlink:href="https://merg.org.uk/merg_wiki/doku.php?id=glossary:glossary_s#shift_register" text:style-name="Internet_20_link" text:visited-style-name="Visited_20_Internet_20_Link">Shift Register</text:a> where data present on a set of input pins is captured by application of a strobe pulse and then presented on a single output pin under control of a <text:a xlink:type="simple" xlink:href="https://merg.org.uk/merg_wiki/doku.php?id=glossary:glossary_c#clock" text:style-name="Internet_20_link" text:visited-style-name="Visited_20_Internet_20_Link">clock</text:a>. For a graphic description see <text:a xlink:type="simple" xlink:href="https://merg.org.uk/merg_wiki/doku.php?id=glossary:shiftinout" text:style-name="Internet_20_link" text:visited-style-name="Visited_20_Internet_20_Link">Shift in/out</text:a>.</text:p>
      <text:h text:style-name="Heading_20_2" text:outline-level="2"><text:bookmark-start text:name="__RefHeading___pla_12"/><text:bookmark-start text:name="pla"/>PLA<text:bookmark-end text:name="__RefHeading___pla_12"/><text:bookmark-end text:name="pla"/></text:h>
      <text:p text:style-name="Text_20_body"><text:a xlink:type="simple" xlink:href="https://en.wikipedia.org/wiki/Polylactic_acid" text:style-name="Internet_20_link" text:visited-style-name="Visited_20_Internet_20_Link">Polylactic Acid</text:a> a plastic used in 3D printing<text:line-break/>
<text:a xlink:type="simple" xlink:href="https://en.wikipedia.org/wiki/Programmable_logic_array" text:style-name="Internet_20_link" text:visited-style-name="Visited_20_Internet_20_Link">Programmable Logic Array</text:a> a kind of programmable logic device used to implement combinational logic circuits.</text:p>
      <text:h text:style-name="Heading_20_2" text:outline-level="2"><text:bookmark-start text:name="__RefHeading___pm_13"/><text:bookmark-start text:name="pm"/>PM<text:bookmark-end text:name="__RefHeading___pm_13"/><text:bookmark-end text:name="pm"/></text:h>
      <text:h text:style-name="Heading_20_3" text:outline-level="3"><text:bookmark-start text:name="__RefHeading___phase_modulation_14"/><text:bookmark-start text:name="phase_modulation"/>Phase Modulation<text:bookmark-end text:name="__RefHeading___phase_modulation_14"/><text:bookmark-end text:name="phase_modulation"/></text:h>
      <text:p text:style-name="Text_20_body">Phase Modulation. A specialist modulation mainly used in Radar equipment, the phase rather than the frequency of the carrier wave is varied in order to obtain information</text:p>
      <text:h text:style-name="Heading_20_3" text:outline-level="3"><text:bookmark-start text:name="__RefHeading___pulse_modulation_15"/><text:bookmark-start text:name="pulse_modulation"/>Pulse Modulation<text:bookmark-end text:name="__RefHeading___pulse_modulation_15"/><text:bookmark-end text:name="pulse_modulation"/></text:h>
      <text:p text:style-name="Text_20_body">There are basically 3 forms of pulse modulation, Amplitude, Position, and width, each having its own characteristics and uses. This type of modulation may be superimposed onto RF or on DC voltages.</text:p>
      <text:h text:style-name="Heading_20_2" text:outline-level="2"><text:bookmark-start text:name="__RefHeading___pmd1_16"/><text:bookmark-start text:name="pmd1"/>PMD1<text:bookmark-end text:name="__RefHeading___pmd1_16"/><text:bookmark-end text:name="pmd1"/></text:h>
      <text:p text:style-name="Text_20_body">A piece of electronic kit designed by Gordon Hopkins which may be used to switch fast action point motors See TB G16/14</text:p>
      <text:h text:style-name="Heading_20_2" text:outline-level="2"><text:bookmark-start text:name="__RefHeading___pmd2_17"/><text:bookmark-start text:name="pmd2"/>PMD2<text:bookmark-end text:name="__RefHeading___pmd2_17"/><text:bookmark-end text:name="pmd2"/></text:h>
      <text:p text:style-name="Text_20_body">A piece of electronic kit designed by Gordon Hopkins which may be used to switch slow action point motors See TB G16/15</text:p>
      <text:h text:style-name="Heading_20_2" text:outline-level="2"><text:bookmark-start text:name="__RefHeading___pmr1_18"/><text:bookmark-start text:name="pmr1"/>PMR1<text:bookmark-end text:name="__RefHeading___pmr1_18"/><text:bookmark-end text:name="pmr1"/></text:h>
      <text:p text:style-name="Text_20_body">Solenoid Point motor /relay driver with on board relay see TBG16/26</text:p>
      <text:h text:style-name="Heading_20_2" text:outline-level="2"><text:bookmark-start text:name="__RefHeading___pmp_19"/><text:bookmark-start text:name="pmp"/>PMP<text:bookmark-end text:name="__RefHeading___pmp_19"/><text:bookmark-end text:name="pmp"/></text:h>
      <text:p text:style-name="Text_20_body">Pocket Money Project. Excellent simple, basic and inexpensive kits to learn basic electronic theory and techniques such as soldering. Currently there are 23 Kits and most cost less than £2.00. You can find them in the Kit Locker <text:a xlink:type="simple" xlink:href="https://www.merg.org.uk/merg_kitlocker/section.php?id=31" text:style-name="Internet_20_link" text:visited-style-name="Visited_20_Internet_20_Link">here</text:a>.</text:p>
      <text:h text:style-name="Heading_20_2" text:outline-level="2"><text:bookmark-start text:name="__RefHeading___pnp_20"/><text:bookmark-start text:name="pnp"/>PNP<text:bookmark-end text:name="__RefHeading___pnp_20"/><text:bookmark-end text:name="pnp"/></text:h>
      <text:p text:style-name="Text_20_body">A bipolar junction transistor in which the emitter and collector layers are p-type semiconductor material, and the base layer is n-type semiconductor material. See also <text:a xlink:type="simple" xlink:href="https://merg.org.uk/merg_wiki/doku.php?id=glossary:glossary_n#npn" text:style-name="Internet_20_link" text:visited-style-name="Visited_20_Internet_20_Link">NPN</text:a> and <text:a xlink:type="simple" xlink:href="https://merg.org.uk/merg_wiki/doku.php?id=glossary:glossary_t#transistor" text:style-name="Internet_20_link" text:visited-style-name="Visited_20_Internet_20_Link">Transistor</text:a></text:p>
      <text:h text:style-name="Heading_20_2" text:outline-level="2"><text:bookmark-start text:name="__RefHeading___point_motors_21"/><text:bookmark-start text:name="point_motors"/>Point Motors<text:bookmark-end text:name="__RefHeading___point_motors_21"/><text:bookmark-end text:name="point_motors"/></text:h>
      <text:p text:style-name="Text_20_body">An electro mechanical device for switching points. There are many examples of point motors, some are fast solenoid switched and others slower acting motor switched</text:p>
      <text:h text:style-name="Heading_20_2" text:outline-level="2"><text:bookmark-start text:name="__RefHeading___points_22"/><text:bookmark-start text:name="points"/>Points<text:bookmark-end text:name="__RefHeading___points_22"/><text:bookmark-end text:name="points"/></text:h>
      <text:p text:style-name="Text_20_body">A track based device for manually or electrically switching one input track to two or more tracks, or two or more tracks into one track.  Also called turnouts in NA.  </text:p>
      <text:h text:style-name="Heading_20_2" text:outline-level="2"><text:bookmark-start text:name="__RefHeading___polarity_23"/><text:bookmark-start text:name="polarity"/>Polarity<text:bookmark-end text:name="__RefHeading___polarity_23"/><text:bookmark-end text:name="polarity"/></text:h>
      <text:list text:style-name="Numbering_20_1" text:continue-numbering="false">
        <text:list-item>
          <text:p text:style-name="Numbering_20_1_Content_First"> The condition of being electrically positive or negative.</text:p>
        </text:list-item>
        <text:list-item>
          <text:p text:style-name="Numbering_20_1_Content"> The condition of being magnetically north or south.</text:p>
        </text:list-item>
        <text:list-item>
          <text:p text:style-name="Numbering_20_1_Content"> The orientation of the positive and negative poles in a battery or power supply relative to a circuit.</text:p>
        </text:list-item>
        <text:list-item>
          <text:p text:style-name="Numbering_20_1_Content_Last"> The orientation of a magnetic field, relative to the surrounding environment.</text:p>
        </text:list-item>
      </text:list>
      <text:h text:style-name="Heading_20_2" text:outline-level="2"><text:bookmark-start text:name="__RefHeading___positive_24"/><text:bookmark-start text:name="positive"/>Positive<text:bookmark-end text:name="__RefHeading___positive_24"/><text:bookmark-end text:name="positive"/></text:h>
      <text:list text:style-name="Numbering_20_1" text:continue-numbering="false">
        <text:list-item>
          <text:p text:style-name="Numbering_20_1_Content_First"> The condition of being electrically positive or negative.</text:p>
        </text:list-item>
        <text:list-item>
          <text:p text:style-name="Numbering_20_1_Content"> The condition of being magnetically north or south.</text:p>
        </text:list-item>
        <text:list-item>
          <text:p text:style-name="Numbering_20_1_Content"> The orientation of the positive and negative poles in a battery or power supply relative to a circuit.</text:p>
        </text:list-item>
        <text:list-item>
          <text:p text:style-name="Numbering_20_1_Content_Last"> The orientation of a magnetic field, relative to the surrounding environment.</text:p>
        </text:list-item>
      </text:list>
      <text:h text:style-name="Heading_20_2" text:outline-level="2"><text:bookmark-start text:name="__RefHeading___por_25"/><text:bookmark-start text:name="por"/>POR<text:bookmark-end text:name="__RefHeading___por_25"/><text:bookmark-end text:name="por"/></text:h>
      <text:p text:style-name="Text_20_body">Power ON reset i.e. just turning the power on to the whole system.</text:p>
      <text:h text:style-name="Heading_20_2" text:outline-level="2"><text:bookmark-start text:name="__RefHeading___pot_26"/><text:bookmark-start text:name="pot"/>Pot<text:bookmark-end text:name="__RefHeading___pot_26"/><text:bookmark-end text:name="pot"/></text:h>
      <text:p text:style-name="Text_20_body">Abbreviation for Potentiometer see below</text:p>
      <text:h text:style-name="Heading_20_2" text:outline-level="2"><text:bookmark-start text:name="__RefHeading___potentiometer_27"/><text:bookmark-start text:name="potentiometer"/>Potentiometer<text:bookmark-end text:name="__RefHeading___potentiometer_27"/><text:bookmark-end text:name="potentiometer"/></text:h>
      <text:list text:style-name="Numbering_20_1" text:continue-numbering="false">
        <text:list-item>
          <text:p text:style-name="Numbering_20_1_Content_First"> A variable resistor used as a voltage divider. The input voltage is applied across the entire resistance element and the output voltage is taken from the wiper, relative to one end of the element. One end is usually grounded (at zero potential).</text:p>
        </text:list-item>
        <text:list-item>
          <text:p text:style-name="Numbering_20_1_Content_Last"> A null device whose operation is based on a variable resistor, and is used for precise voltage measurements. The unknown voltage is applied to the input of a variable resistor whose settings are known with great accuracy; the resistance is adjusted for an output voltage that exactly equals the voltage of a standard cell (as indicated by a null between the two voltages). The unknown voltage is then determined from the resistance and the standard-cell voltage.</text:p>
        </text:list-item>
      </text:list>
      <text:h text:style-name="Heading_20_2" text:outline-level="2"><text:bookmark-start text:name="__RefHeading___power_district_28"/><text:bookmark-start text:name="power_district"/>Power district<text:bookmark-end text:name="__RefHeading___power_district_28"/><text:bookmark-end text:name="power_district"/></text:h>
      <text:p text:style-name="Text_20_body">Power to the track is divided into sections. Can be to assist fault finding, to avoid shutting down the whole layout if a short occurs, and in large layouts to provide separate power supplies one to each district.</text:p>
      <text:h text:style-name="Heading_20_2" text:outline-level="2"><text:bookmark-start text:name="__RefHeading___power_pack_29"/><text:bookmark-start text:name="power_pack"/>Power pack<text:bookmark-end text:name="__RefHeading___power_pack_29"/><text:bookmark-end text:name="power_pack"/></text:h>
      <text:p text:style-name="Text_20_body">A controller including a power supply to the track.</text:p>
      <text:h text:style-name="Heading_20_2" text:outline-level="2"><text:bookmark-start text:name="__RefHeading___programming_30"/><text:bookmark-start text:name="programming"/>Programming<text:bookmark-end text:name="__RefHeading___programming_30"/><text:bookmark-end text:name="programming"/></text:h>
      <text:p text:style-name="Text_20_body">The activity of entering a list of instructions that a computer can act on. That is “run” the programme. These instructions take the form of a programming language that the computer can understand.</text:p>
      <text:h text:style-name="Heading_20_2" text:outline-level="2"><text:bookmark-start text:name="__RefHeading___progressive_cab_control_31"/><text:bookmark-start text:name="progressive_cab_control"/>Progressive cab control<text:bookmark-end text:name="__RefHeading___progressive_cab_control_31"/><text:bookmark-end text:name="progressive_cab_control"/></text:h>
      <text:p text:style-name="Text_20_body">The means to facilitate manually driven trains following one another on the same track but in different electrical sections powered by different controllers. (See MERG Journal Autumn 2005 page 10 (August 2005) and Winter 2005 (January 2006) page 10 )</text:p>
      <text:h text:style-name="Heading_20_2" text:outline-level="2"><text:bookmark-start text:name="__RefHeading___psu_32"/><text:bookmark-start text:name="psu"/>PSU<text:bookmark-end text:name="__RefHeading___psu_32"/><text:bookmark-end text:name="psu"/></text:h>
      <text:p text:style-name="Text_20_body">Power supply unit<text:line-break/>
See also <text:a xlink:type="simple" xlink:href="https://merg.org.uk/merg_wiki/doku.php?id=glossary:glossary_d#dirty_psu" text:style-name="Internet_20_link" text:visited-style-name="Visited_20_Internet_20_Link">Dirty PSU</text:a></text:p>
      <text:h text:style-name="Heading_20_2" text:outline-level="2"><text:bookmark-start text:name="__RefHeading___ptp_33"/><text:bookmark-start text:name="ptp"/>PTP<text:bookmark-end text:name="__RefHeading___ptp_33"/><text:bookmark-end text:name="ptp"/></text:h>
      <text:p text:style-name="Text_20_body">RPC System - PTP (Point-to-Point)     <text:line-break/>Self contained (non-PC) automatic data transfer system for up to 960 functions each way, using standard <text:a xlink:type="simple" xlink:href="https://merg.org.uk/merg_wiki/doku.php?id=glossary:rpcsystem#ptp" text:style-name="Internet_20_link" text:visited-style-name="Visited_20_Internet_20_Link">RPC Modules</text:a>. Includes PCBs and all components.</text:p>
      <text:h text:style-name="Heading_20_2" text:outline-level="2"><text:bookmark-start text:name="__RefHeading___ptp-lite_34"/><text:bookmark-start text:name="ptp-lite"/>PTP-Lite<text:bookmark-end text:name="__RefHeading___ptp-lite_34"/><text:bookmark-end text:name="ptp-lite"/></text:h>
      <text:p text:style-name="Text_20_body">Multiplex system using a RS485 bus, matching pairs of input and output modules communicate under the control of a master module.<text:line-break/>
For details see these TBs:
<text:a xlink:type="simple" xlink:href="http://www.merg.org.uk/merg_tbs/download.php?fileid=1054" text:style-name="Internet_20_link" text:visited-style-name="Visited_20_Internet_20_Link">LC02/01</text:a>, 
<text:a xlink:type="simple" xlink:href="http://www.merg.org.uk/merg_tbs/download.php?fileid=1055" text:style-name="Internet_20_link" text:visited-style-name="Visited_20_Internet_20_Link">LC02/02</text:a>, 
<text:a xlink:type="simple" xlink:href="http://www.merg.org.uk/merg_tbs/download.php?fileid=1056" text:style-name="Internet_20_link" text:visited-style-name="Visited_20_Internet_20_Link">LC02/03</text:a>, 
<text:a xlink:type="simple" xlink:href="http://www.merg.org.uk/merg_tbs/download.php?fileid=1066" text:style-name="Internet_20_link" text:visited-style-name="Visited_20_Internet_20_Link">LC02/04</text:a> &amp; 
<text:a xlink:type="simple" xlink:href="http://www.merg.org.uk/merg_tbs/download.php?fileid=1067" text:style-name="Internet_20_link" text:visited-style-name="Visited_20_Internet_20_Link">LC02/05</text:a>.<text:line-break/></text:p>
      <text:h text:style-name="Heading_20_2" text:outline-level="2"><text:bookmark-start text:name="__RefHeading___pulse_35"/><text:bookmark-start text:name="pulse"/>Pulse<text:bookmark-end text:name="__RefHeading___pulse_35"/><text:bookmark-end text:name="pulse"/></text:h>
      <text:p text:style-name="Text_20_body">Can be any shape and is normally a short period of time. A rapid change of voltage or signal for a short duration. </text:p>
      <text:h text:style-name="Heading_20_2" text:outline-level="2"><text:bookmark-start text:name="__RefHeading___pwm_36"/><text:bookmark-start text:name="pwm"/>PWM<text:bookmark-end text:name="__RefHeading___pwm_36"/><text:bookmark-end text:name="pwm"/></text:h>
      <text:p text:style-name="Text_20_body">Pulse Width Modulation is a technique used to control devices such as motors and lights to vary the amount of power supplied to the device. The power supply to the device is switched between off and on such that the average power to the device can be varied between 0% - always off to 100% - always on. For example if the wave form is switched so that a motor is connected to power supply for 75% of the time then it will receive approximately 75% power and run at a slower speed. The frequency at which the switching takes place will affect the behaviour of the motor but is typically between 100Hz and 20KHz.</text:p>
      <text:h text:style-name="Heading_20_2" text:outline-level="2"><text:bookmark-start text:name="__RefHeading___pulsed_output_37"/><text:bookmark-start text:name="pulsed_output"/>Pulsed output<text:bookmark-end text:name="__RefHeading___pulsed_output_37"/><text:bookmark-end text:name="pulsed_output"/></text:h>
      <text:p text:style-name="Text_20_body"><draw:frame draw:style-name="media" draw:name="0" text:anchor-type="as-char" draw:z-index="0" svg:width="5.7414583333333cm" style:rel-width="100%" svg:height="4.28625cm" style:rel-height="scale"><draw:image xlink:href="Pictures/34447070fe7ce9e6335f20a57b341ca9.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6T05::31:58</meta:creation-date>
    <dc:creator>Generated</dc:creator>
    <dc:date>2026-08-26T05::31:58</dc:date>
    <dc:language>en-US</dc:language>
    <meta:editing-cycles>1</meta:editing-cycles>
    <meta:editing-duration>PT0S</meta:editing-duration>
    <dc:title>glossary:glossary_p</dc:title>
  </office:meta>
</office:document-meta>
</file>