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31414c8125afacefe3c7b3619e24a5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lossary:exhibition_stand"/><text:bookmark-start text:name="__RefHeading___the_merg_exhibition_stand_1"/><text:bookmark-start text:name="the_merg_exhibition_stand"/>The MERG Exhibition Stand<text:bookmark-end text:name="__RefHeading___the_merg_exhibition_stand_1"/><text:bookmark-end text:name="the_merg_exhibition_stand"/></text:h>
      <text:p text:style-name="Text_20_body">Here is a photo of part of MERG's Exhibition stand taken at the 2011 Ally Pally Exhibition.</text:p>
      <text:p text:style-name="Text_20_body"><draw:frame draw:style-name="mediacenter" draw:name="0" text:anchor-type="paragraph" draw:z-index="0" svg:width="7.9375cm" style:rel-width="100%" svg:height="5.953125cm" style:rel-height="scale"><draw:image xlink:href="Pictures/531414c8125afacefe3c7b3619e24a5c.jpg" xlink:type="simple" xlink:show="embed" xlink:actuate="onLoad"/></draw:frame></text:p>
      <text:p text:style-name="Text_20_body">Click on the image to see a larger version.</text:p>
      <text:p text:style-name="Text_20_body">At the top of the display in the foreground is the <text:span text:style-name="Strong_20_Emphasis"><text:a xlink:type="simple" xlink:href="https://merg.org.uk/merg_wiki/doku.php?id=glossary:hysteresisloop" text:style-name="Internet_20_link" text:visited-style-name="Visited_20_Internet_20_Link">Hysteresis Loop</text:a></text:span> so called for its resemblance to a hysteresis graph. Below this is the <text:span text:style-name="Strong_20_Emphasis"><text:a xlink:type="simple" xlink:href="https://merg.org.uk/merg_wiki/doku.php?id=glossary:atcdemo2" text:style-name="Internet_20_link" text:visited-style-name="Visited_20_Internet_20_Link">Shuttle kit demo</text:a></text:span>. These two displays are part of what is affectionately known as the Flower Stand. They are here placed on top of two self supporting cabinets, the nearer one demonstrates <text:a xlink:type="simple" xlink:href="https://merg.org.uk/merg_wiki/doku.php?id=glossary:thomasbc3" text:style-name="Internet_20_link" text:visited-style-name="Visited_20_Internet_20_Link">Super Bloc</text:a>* and <text:span text:style-name="Strong_20_Emphasis"><text:a xlink:type="simple" xlink:href="https://merg.org.uk/merg_wiki/doku.php?id=glossary:thomasrfid" text:style-name="Internet_20_link" text:visited-style-name="Visited_20_Internet_20_Link">RFID</text:a></text:span>. The farther cabinet demonstrates the <text:span text:style-name="Strong_20_Emphasis"><text:a xlink:type="simple" xlink:href="https://merg.org.uk/merg_wiki/doku.php?id=glossary:mergdcc" text:style-name="Internet_20_link" text:visited-style-name="Visited_20_Internet_20_Link">New DCC System</text:a></text:span> and <text:span text:style-name="Strong_20_Emphasis"><text:a xlink:type="simple" xlink:href="https://merg.org.uk/merg_wiki/doku.php?id=glossary:mergcbus" text:style-name="Internet_20_link" text:visited-style-name="Visited_20_Internet_20_Link">CBUS System</text:a></text:span>.<text:line-break/><text:a xlink:type="simple" xlink:href="https://merg.org.uk/merg_wiki/doku.php?id=glossary:start" text:style-name="Internet_20_link" text:visited-style-name="Visited_20_Internet_20_Link">Return to main Glossary index</text:a><text:line-break/></text:p>
      <text:p text:style-name="Text_20_body">*The photos show the BC3 demo, traction is being replaced by <text:span text:style-name="Strong_20_Emphasis"><text:a xlink:type="simple" xlink:href="https://merg.org.uk/merg_wiki/doku.php?id=glossary:thomasbc3#atc_-_automatic_train_controller_-_shuffle_mode_demonstration" text:style-name="Internet_20_link" text:visited-style-name="Visited_20_Internet_20_Link">ATC in Shuffle mode</text:a>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8T07::35:55</meta:creation-date>
    <dc:creator>Generated</dc:creator>
    <dc:date>2026-08-28T07::35:55</dc:date>
    <dc:language>en-US</dc:language>
    <meta:editing-cycles>1</meta:editing-cycles>
    <meta:editing-duration>PT0S</meta:editing-duration>
    <dc:title>glossary:exhibition_stand</dc:title>
  </office:meta>
</office:document-meta>
</file>